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P2" style:parent-style-name="Standard" style:family="paragraph">
      <style:paragraph-properties fo:text-align="center"/>
    </style:style>
    <style:style style:name="T3" style:parent-style-name="Domyślnaczcionkaakapitu" style:family="text">
      <style:text-properties fo:font-size="16pt" style:font-size-asian="16pt" style:font-size-complex="16pt"/>
    </style:style>
    <style:style style:name="P4" style:parent-style-name="Standard" style:family="paragraph">
      <style:text-properties fo:font-weight="bold" style:font-weight-asian="bold" style:font-weight-complex="bold"/>
    </style:style>
    <style:style style:name="P5" style:parent-style-name="Standard" style:family="paragraph">
      <style:paragraph-properties fo:text-align="justify"/>
    </style:style>
    <style:style style:name="P6" style:parent-style-name="Standard" style:family="paragraph">
      <style:paragraph-properties fo:text-align="justify"/>
    </style:style>
    <style:style style:name="P7" style:parent-style-name="Standard" style:family="paragraph">
      <style:paragraph-properties fo:text-align="justify"/>
    </style:style>
    <style:style style:name="P8" style:parent-style-name="Standard" style:family="paragraph">
      <style:paragraph-properties fo:text-align="justify"/>
    </style:style>
    <style:style style:name="P9" style:parent-style-name="Standard" style:family="paragraph">
      <style:paragraph-properties fo:text-align="justify"/>
    </style:style>
    <style:style style:name="P10" style:parent-style-name="Standard" style:family="paragraph">
      <style:paragraph-properties fo:text-align="justify"/>
    </style:style>
    <style:style style:name="P11" style:parent-style-name="Standard" style:family="paragraph">
      <style:paragraph-properties fo:text-align="justify"/>
    </style:style>
  </office:automatic-styles>
  <office:body>
    <office:text text:use-soft-page-breaks="true">
      <text:p text:style-name="P1">KONKURS NA NAJLEPSZY SERNIK<text:line-break/>organizowany podczas Festiwalu Sernika w Radoniach<text:line-break/>w dniu<text:s/>20<text:s/>wrzesień 2026 r. w Radoniach</text:p>
      <text:p text:style-name="P2"><text:line-break/><text:span text:style-name="T3">KARTA ZGŁOSZENIA</text:span></text:p>
      <text:p text:style-name="Standard">1. Imię i nazwisko/nazwa:</text:p>
      <text:p text:style-name="Standard"/>
      <text:p text:style-name="Standard"><text:s/>…......................................................................................................................….</text:p>
      <text:p text:style-name="Standard"/>
      <text:p text:style-name="Standard">2. Adres zamieszkania/ siedziba:</text:p>
      <text:p text:style-name="Standard"/>
      <text:p text:style-name="Standard"><text:s/>....................................................................................................................….<text:line-break/>3. Dane kontaktowe osoby dokonującej zgłoszenia sernika do konkursu:<text:line-break/>nr telefonu: ...........................................................................................................................................<text:line-break/>e-mail.: ............................................................................................................................................….</text:p>
      <text:p text:style-name="Standard"/>
      <text:p text:style-name="Standard">4. Nazwa sernika:</text:p>
      <text:p text:style-name="Standard"/>
      <text:p text:style-name="Standard">……………………………………………………………………………………………………….</text:p>
      <text:p text:style-name="Standard"/>
      <text:p text:style-name="Standard">5. Skrupulatność przedstawienia procesu przygotowania wypieku – opis detali, które wpływają na<text:line-break/>wyjątkowość, unikatowość i sukces prezentowanego wypieku. Proszę wskazać informacje, które<text:line-break/>mogą być wykorzystane przy prezentacji ciasta (m.in. kto przygotowywał sernik, w jaki sposób<text:line-break/>przygotował sernik, ciekawostki o tradycjach związanych z wypiekiem sernik w regionie).<text:line-break/>Dodatkowo można podać informacje o osiągnięciach osoby/stowarzyszenia zgłaszającej sernik:</text:p>
      <text:p text:style-name="Standard"/>
      <text:p text:style-name="Standard">....................................................................................................................................................<text:line-break/>....................................................................................................................................................<text:line-break/>.................................................................................................................................................…<text:line-break/>.................................................................................................................................................…<text:line-break/>.................................................................................................................................................…<text:line-break/>.................................................................................................................................................…</text:p>
      <text:p text:style-name="Standard">....................................................................................................................................................<text:line-break/>....................................................................................................................................................<text:line-break/>.................................................................................................................................................…<text:line-break/>.................................................................................................................................................…<text:line-break/>.................................................................................................................................................…<text:line-break/>.................................................................................................................................................…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><text:line-break/>………………………………………………….<text:line-break/>(podpis osoby dokonującej zgłoszenia sernika do konkursu)</text:p>
      <text:p text:style-name="Standard"/>
      <text:p text:style-name="Standard"/>
      <text:soft-page-break/>
      <text:p text:style-name="P4">Przepis na sernik:</text:p>
      <text:p text:style-name="Standard"/>
      <text:p text:style-name="P5">....................................................................................................................................................<text:line-break/>....................................................................................................................................................<text:line-break/>.................................................................................................................................................…<text:line-break/>.................................................................................................................................................…<text:line-break/>.................................................................................................................................................…<text:line-break/>.................................................................................................................................................…</text:p>
      <text:p text:style-name="P6">....................................................................................................................................................<text:line-break/>....................................................................................................................................................<text:line-break/>.................................................................................................................................................…<text:line-break/>.................................................................................................................................................…<text:line-break/>.................................................................................................................................................…<text:line-break/>.................................................................................................................................................…</text:p>
      <text:p text:style-name="P7">....................................................................................................................................................<text:line-break/>....................................................................................................................................................<text:line-break/>.................................................................................................................................................…<text:line-break/>.................................................................................................................................................…<text:line-break/>.................................................................................................................................................…<text:line-break/>.................................................................................................................................................…</text:p>
      <text:p text:style-name="P8">....................................................................................................................................................<text:line-break/>....................................................................................................................................................<text:line-break/>.................................................................................................................................................…<text:line-break/>.................................................................................................................................................…<text:line-break/>.................................................................................................................................................…<text:line-break/>.................................................................................................................................................…</text:p>
      <text:p text:style-name="P9">....................................................................................................................................................<text:line-break/>....................................................................................................................................................<text:line-break/>.................................................................................................................................................…<text:line-break/>.................................................................................................................................................…<text:line-break/>.................................................................................................................................................…<text:line-break/>.................................................................................................................................................…</text:p>
      <text:p text:style-name="P10">....................................................................................................................................................<text:line-break/>....................................................................................................................................................<text:line-break/>.................................................................................................................................................…<text:line-break/>.................................................................................................................................................…<text:line-break/>.................................................................................................................................................…<text:line-break/>.................................................................................................................................................…</text:p>
      <text:p text:style-name="P11">....................................................................................................................................................<text:line-break/>....................................................................................................................................................<text:line-break/>.................................................................................................................................................…<text:line-break/>.................................................................................................................................................…<text:line-break/>.................................................................................................................................................…<text:line-break/>.................................................................................................................................................…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Liberation Serif" style:font-name-asian="N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M.Zurawska</meta:initial-creator>
    <dc:creator>A.Wasilewska@ops.local</dc:creator>
    <meta:creation-date>2026-08-25T11:47:00Z</meta:creation-date>
    <dc:date>2026-08-25T11:47:00Z</dc:date>
    <meta:print-date>2024-04-04T15:31:00Z</meta:print-date>
    <meta:template xlink:href="Normal.dotm" xlink:type="simple"/>
    <meta:editing-cycles>2</meta:editing-cycles>
    <meta:editing-duration>PT60S</meta:editing-duration>
    <meta:document-statistic meta:page-count="2" meta:paragraph-count="18" meta:word-count="1345" meta:character-count="9403" meta:row-count="67" meta:non-whitespace-character-count="8076"/>
  </office:meta>
</office:document-meta>
</file>